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6F00000046C495403A.png" manifest:media-type="image/png"/>
  <manifest:file-entry manifest:full-path="Pictures/10000000000004C900000033C4DCA95F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" style:font-pitch="variable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4" style:family="table-column">
      <style:table-column-properties fo:break-before="auto" style:column-width="10.16cm"/>
    </style:style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2.475cm"/>
    </style:style>
    <style:style style:name="co5" style:family="table-column">
      <style:table-column-properties fo:break-before="auto" style:column-width="13.374cm"/>
    </style:style>
    <style:style style:name="co6" style:family="table-column">
      <style:table-column-properties fo:break-before="auto" style:column-width="10.76cm"/>
    </style:style>
    <style:style style:name="co7" style:family="table-column">
      <style:table-column-properties fo:break-before="auto" style:column-width="11.303cm"/>
    </style:style>
    <style:style style:name="co8" style:family="table-column">
      <style:table-column-properties fo:break-before="auto" style:column-width="9.451cm"/>
    </style:style>
    <style:style style:name="co9" style:family="table-column">
      <style:table-column-properties fo:break-before="auto" style:column-width="10.46cm"/>
    </style:style>
    <style:style style:name="co10" style:family="table-column">
      <style:table-column-properties fo:break-before="auto" style:column-width="15.58cm"/>
    </style:style>
    <style:style style:name="co11" style:family="table-column">
      <style:table-column-properties fo:break-before="auto" style:column-width="2.258cm"/>
    </style:style>
    <style:style style:name="ro6" style:family="table-row">
      <style:table-row-properties style:row-height="0.452cm" fo:break-before="auto" style:use-optimal-row-height="false"/>
    </style:style>
    <style:style style:name="ro11" style:family="table-row">
      <style:table-row-properties style:row-height="1.323cm" fo:break-before="auto" style:use-optimal-row-height="false"/>
    </style:style>
    <style:style style:name="ro12" style:family="table-row">
      <style:table-row-properties style:row-height="0.45cm" fo:break-before="auto" style:use-optimal-row-height="false"/>
    </style:style>
    <style:style style:name="ro13" style:family="table-row">
      <style:table-row-properties style:row-height="0.452cm" fo:break-before="auto" style:use-optimal-row-height="true"/>
    </style:style>
    <style:style style:name="ro10" style:family="table-row">
      <style:table-row-properties style:row-height="0.556cm" fo:break-before="auto" style:use-optimal-row-height="false"/>
    </style:style>
    <style:style style:name="ro1" style:family="table-row">
      <style:table-row-properties style:row-height="0.529cm" fo:break-before="auto" style:use-optimal-row-height="false"/>
    </style:style>
    <style:style style:name="ro14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3.149cm" fo:break-before="auto" style:use-optimal-row-height="false"/>
    </style:style>
    <style:style style:name="ro15" style:family="table-row">
      <style:table-row-properties style:row-height="0.688cm" fo:break-before="auto" style:use-optimal-row-height="false"/>
    </style:style>
    <style:style style:name="ro16" style:family="table-row">
      <style:table-row-properties style:row-height="1.058cm" fo:break-before="auto" style:use-optimal-row-height="false"/>
    </style:style>
    <style:style style:name="ro17" style:family="table-row">
      <style:table-row-properties style:row-height="1.402cm" fo:break-before="auto" style:use-optimal-row-height="false"/>
    </style:style>
    <style:style style:name="ro18" style:family="table-row">
      <style:table-row-properties style:row-height="1.279cm" fo:break-before="auto" style:use-optimal-row-height="true"/>
    </style:style>
    <style:style style:name="ro19" style:family="table-row">
      <style:table-row-properties style:row-height="1.429cm" fo:break-before="auto" style:use-optimal-row-height="false"/>
    </style:style>
    <style:style style:name="ro20" style:family="table-row">
      <style:table-row-properties style:row-height="0.82cm" fo:break-before="auto" style:use-optimal-row-height="false"/>
    </style:style>
    <style:style style:name="ta3" style:family="table" style:master-page-name="PageStyle_5f_Contribuintes">
      <style:table-properties table:display="true" style:writing-mode="lr-tb"/>
    </style:style>
    <style:style style:name="ta4" style:family="table" style:master-page-name="PageStyle_5f_Econômicos">
      <style:table-properties table:display="true" style:writing-mode="lr-tb"/>
    </style:style>
    <style:style style:name="ta5" style:family="table" style:master-page-name="PageStyle_5f_Imóveis">
      <style:table-properties table:display="true" style:writing-mode="lr-tb"/>
    </style:style>
    <style:style style:name="ta6" style:family="table" style:master-page-name="PageStyle_5f_Parcelamento">
      <style:table-properties table:display="true" style:writing-mode="lr-tb"/>
    </style:style>
    <style:style style:name="ta7" style:family="table" style:master-page-name="PageStyle_5f_Apresentação_20_do_20_Manual">
      <style:table-properties table:display="true" style:writing-mode="lr-tb"/>
    </style:style>
    <style:style style:name="ta8" style:family="table" style:master-page-name="PageStyle_5f_Sumário">
      <style:table-properties table:display="true" style:writing-mode="lr-tb"/>
    </style:style>
    <style:style style:name="ce7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Arial" fo:font-size="30pt" fo:font-style="normal" fo:text-shadow="none" style:text-underline-style="none" fo:font-weight="bold" style:font-size-asian="30pt" style:font-style-asian="normal" style:font-weight-asian="bold" style:font-name-complex="Arial" style:font-size-complex="30pt" style:font-style-complex="normal" style:font-weight-complex="bold"/>
    </style:style>
    <style:style style:name="ce7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fo:wrap-option="wrap"/>
      <style:text-properties style:text-outline="false" style:text-line-through-style="none" style:text-line-through-type="none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bold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81" style:family="table-cell" style:parent-style-name="Default">
      <style:table-cell-properties fo:wrap-option="wrap"/>
      <style:text-properties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3" style:family="table-cell" style:parent-style-name="Default">
      <style:text-properties fo:font-weight="bold" style:font-weight-asian="bold" style:font-weight-complex="bold"/>
    </style:style>
    <style:style style:name="ce8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30pt" fo:font-style="normal" fo:text-shadow="none" style:text-underline-style="none" fo:font-weight="bold" style:font-size-asian="30pt" style:font-style-asian="normal" style:font-weight-asian="bold" style:font-name-complex="Arial" style:font-size-complex="30pt" style:font-style-complex="normal" style:font-weight-complex="bold"/>
    </style:style>
    <style:style style:name="ce4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8080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4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7f7f7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Arial" fo:font-size="30pt" fo:font-style="normal" fo:text-shadow="none" style:text-underline-style="none" fo:font-weight="bold" style:font-size-asian="30pt" style:font-style-asian="normal" style:font-weight-asian="bold" style:font-name-complex="Arial" style:font-size-complex="30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7f7f7f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7f7f7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434343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434343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434343" style:text-outline="false" style:text-line-through-style="none" style:text-line-through-type="none" style:font-name="Arial" fo:font-size="10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6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43434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7f7f7f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Arial" fo:font-size="30pt" fo:font-style="normal" fo:text-shadow="none" style:text-underline-style="none" fo:font-weight="bold" style:font-size-asian="30pt" style:font-style-asian="normal" style:font-weight-asian="bold" style:font-name-complex="Arial" style:font-size-complex="30pt" style:font-style-complex="normal" style:font-weight-complex="bold"/>
    </style:style>
    <style:style style:name="ce7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wrap-option="wrap"/>
      <style:text-properties style:text-outline="false" style:text-line-through-style="none" style:text-line-through-type="none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bold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73" style:family="table-cell" style:parent-style-name="Default">
      <style:table-cell-properties fo:wrap-option="wrap"/>
      <style:text-properties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5" style:family="table-cell" style:parent-style-name="Default">
      <style:text-properties fo:font-weight="bold" style:font-weight-asian="bold" style:font-weight-complex="bold"/>
    </style:style>
    <style:style style:name="ce7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presentação do Manual" table:style-name="ta7">
        <office:forms form:automatic-focus="false" form:apply-design-mode="false"/>
        <table:table-column table:style-name="co1" table:number-columns-repeated="7" table:default-cell-style-name="Default"/>
        <table:table-column table:style-name="co2" table:number-columns-repeated="1017" table:default-cell-style-name="Default"/>
        <table:table-row table:style-name="ro1" table:number-rows-repeated="2">
          <table:table-cell table:style-name="ce1" table:number-columns-repeated="7"/>
          <table:table-cell table:number-columns-repeated="1017"/>
        </table:table-row>
        <table:table-row table:style-name="ro9">
          <table:table-cell table:style-name="ce2" office:value-type="string" calcext:value-type="string" table:number-columns-spanned="7" table:number-rows-spanned="1">
            <text:p>Tributos (Cloud) – Mapeamento de críticas de usuário</text:p>
          </table:table-cell>
          <table:covered-table-cell table:number-columns-repeated="6"/>
          <table:table-cell table:number-columns-repeated="1017"/>
        </table:table-row>
        <table:table-row table:style-name="ro15" table:number-rows-repeated="2">
          <table:table-cell table:style-name="ce1" table:number-columns-repeated="7"/>
          <table:table-cell table:number-columns-repeated="1017"/>
        </table:table-row>
        <table:table-row table:style-name="ro15">
          <table:table-cell table:style-name="ce42" table:number-columns-repeated="7"/>
          <table:table-cell table:number-columns-repeated="1017"/>
        </table:table-row>
        <table:table-row table:style-name="ro15">
          <table:table-cell table:style-name="ce43" office:value-type="string" calcext:value-type="string" table:number-columns-spanned="7" table:number-rows-spanned="1">
            <text:p>1 Mapeamento de críticas de usuário</text:p>
          </table:table-cell>
          <table:covered-table-cell table:number-columns-repeated="6"/>
          <table:table-cell table:number-columns-repeated="1017"/>
        </table:table-row>
        <table:table-row table:style-name="ro15">
          <table:table-cell table:style-name="ce1" table:number-columns-repeated="7"/>
          <table:table-cell table:number-columns-repeated="1017"/>
        </table:table-row>
        <table:table-row table:style-name="ro16">
          <table:table-cell table:style-name="ce44" office:value-type="string" calcext:value-type="string" table:number-columns-spanned="7" table:number-rows-spanned="1">
            <text:p>Este manual tem por objetivo documentar as variáveis disponíveis para criação de críticas de usuário no sistema<text:span text:style-name="T1"> Tributos (Cloud)</text:span>. Acesse as variáveis específicas por meio da guia Sumário, desta planilha.</text:p>
          </table:table-cell>
          <table:covered-table-cell table:number-columns-repeated="6"/>
          <table:table-cell table:number-columns-repeated="1017"/>
        </table:table-row>
        <table:table-row table:style-name="ro15">
          <table:table-cell table:style-name="ce45" table:number-columns-repeated="7"/>
          <table:table-cell table:number-columns-repeated="1017"/>
        </table:table-row>
        <table:table-row table:style-name="ro15">
          <table:table-cell table:style-name="ce43" table:number-columns-spanned="7" table:number-rows-spanned="1"/>
          <table:covered-table-cell table:number-columns-repeated="6"/>
          <table:table-cell table:number-columns-repeated="1017"/>
        </table:table-row>
        <table:table-row table:style-name="ro1">
          <table:table-cell table:style-name="ce1" table:number-columns-repeated="2"/>
          <table:table-cell table:style-name="ce1">
            <draw:frame table:end-cell-address="'Apresentação do Manual'.E14" table:end-x="3.451cm" table:end-y="0.21cm" draw:z-index="1" draw:name="image1.png" draw:style-name="gr1" draw:text-style-name="P1" svg:width="9.709cm" svg:height="1.851cm" svg:x="0.847cm" svg:y="0.291cm">
              <draw:image xlink:href="Pictures/100000010000016F00000046C495403A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4"/>
          <table:table-cell table:number-columns-repeated="1017"/>
        </table:table-row>
        <table:table-row table:style-name="ro17">
          <table:table-cell table:style-name="ce42" table:number-columns-repeated="2"/>
          <table:table-cell table:style-name="ce47" table:number-columns-spanned="3" table:number-rows-spanned="1"/>
          <table:covered-table-cell table:number-columns-repeated="2"/>
          <table:table-cell table:style-name="ce42" table:number-columns-repeated="2"/>
          <table:table-cell table:number-columns-repeated="1017"/>
        </table:table-row>
        <table:table-row table:style-name="ro15">
          <table:table-cell table:style-name="ce1" table:number-columns-repeated="3"/>
          <table:table-cell table:style-name="ce46" table:number-columns-repeated="2"/>
          <table:table-cell table:style-name="ce1" table:number-columns-repeated="2"/>
          <table:table-cell table:number-columns-repeated="1017"/>
        </table:table-row>
        <table:table-row table:style-name="ro15" table:number-rows-repeated="2">
          <table:table-cell table:style-name="ce1" table:number-columns-repeated="7"/>
          <table:table-cell table:number-columns-repeated="1017"/>
        </table:table-row>
        <table:table-row table:style-name="ro15">
          <table:table-cell table:style-name="ce45" table:number-columns-repeated="7"/>
          <table:table-cell table:number-columns-repeated="1017"/>
        </table:table-row>
        <table:table-row table:style-name="ro15">
          <table:table-cell table:style-name="ce1" table:number-columns-repeated="7"/>
          <table:table-cell table:number-columns-repeated="1017"/>
        </table:table-row>
        <table:table-row table:style-name="ro15">
          <table:table-cell table:style-name="ce46">
            <draw:frame table:end-cell-address="'Apresentação do Manual'.H21" table:end-x="1.511cm" table:end-y="0.343cm" draw:z-index="0" draw:name="image3.png" draw:style-name="gr1" draw:text-style-name="P1" svg:width="26.325cm" svg:height="1.084cm" svg:x="0.053cm" svg:y="0.635cm">
              <draw:image xlink:href="Pictures/10000000000004C900000033C4DCA95F.png" xlink:type="simple" xlink:show="embed" xlink:actuate="onLoad" draw:mime-type="image/png">
                <text:p/>
              </draw:image>
            </draw:frame>
          </table:table-cell>
          <table:table-cell table:style-name="ce46"/>
          <table:table-cell table:style-name="ce1" table:number-columns-repeated="5"/>
          <table:table-cell table:number-columns-repeated="1017"/>
        </table:table-row>
        <table:table-row table:style-name="ro15">
          <table:table-cell table:style-name="ce1" table:number-columns-repeated="7"/>
          <table:table-cell table:number-columns-repeated="1017"/>
        </table:table-row>
        <table:table-row table:style-name="ro15">
          <table:table-cell table:style-name="ce1" table:number-columns-repeated="3"/>
          <table:table-cell table:style-name="ce46" table:number-columns-repeated="3"/>
          <table:table-cell table:style-name="ce1"/>
          <table:table-cell table:number-columns-repeated="1017"/>
        </table:table-row>
        <table:table-row table:style-name="ro1" table:number-rows-repeated="1048548">
          <table:table-cell table:number-columns-repeated="1024"/>
        </table:table-row>
        <table:table-row table:style-name="ro6" table:number-rows-repeated="6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Toc528309763" table:base-cell-address="$'Apresentação do Manual'.$A$1" table:cell-range-address="$'Apresentação do Manual'.$A$7"/>
          <table:named-expression table:name="_Toc528309768" table:base-cell-address="$'Apresentação do Manual'.$A$1" table:expression="#REF!"/>
        </table:named-expressions>
      </table:table>
      <table:table table:name="Sumário" table:style-name="ta8">
        <office:forms form:automatic-focus="false" form:apply-design-mode="false"/>
        <table:table-column table:style-name="co1" table:number-columns-repeated="7" table:default-cell-style-name="Default"/>
        <table:table-column table:style-name="co2" table:visibility="collapse" table:default-cell-style-name="Default"/>
        <table:table-column table:style-name="co2" table:number-columns-repeated="1016"/>
        <table:table-row table:style-name="ro15">
          <table:table-cell table:style-name="ce12" table:number-columns-spanned="2" table:number-rows-spanned="1"/>
          <table:covered-table-cell/>
          <table:table-cell table:style-name="ce1" table:number-columns-repeated="6"/>
          <table:table-cell table:style-name="Default" table:number-columns-repeated="1016"/>
        </table:table-row>
        <table:table-row table:style-name="ro15">
          <table:table-cell table:style-name="ce1"/>
          <table:table-cell table:style-name="ce41" table:number-columns-repeated="2"/>
          <table:table-cell table:style-name="ce1" table:number-columns-repeated="5"/>
          <table:table-cell table:style-name="Default" table:number-columns-repeated="1016"/>
        </table:table-row>
        <table:table-row table:style-name="ro18">
          <table:table-cell table:style-name="ce13" office:value-type="string" calcext:value-type="string" table:number-columns-spanned="7" table:number-rows-spanned="1">
            <text:p>SUMÁRIO</text:p>
          </table:table-cell>
          <table:covered-table-cell table:number-columns-repeated="6"/>
          <table:table-cell table:style-name="ce1"/>
          <table:table-cell table:style-name="Default" table:number-columns-repeated="1016"/>
        </table:table-row>
        <table:table-row table:style-name="ro15">
          <table:table-cell table:style-name="ce1" table:number-columns-repeated="8"/>
          <table:table-cell table:style-name="Default" table:number-columns-repeated="1016"/>
        </table:table-row>
        <table:table-row table:style-name="ro19">
          <table:table-cell table:style-name="ce44" office:value-type="string" calcext:value-type="string" table:number-columns-spanned="7" table:number-rows-spanned="1">
            <text:p>Neste sumário você tem acesso facilitado às variáveis específicas para a criação de críticas de usuário. Em cada subitem, é possível visualizar quais variáveis constam nos respectivos registros, bem como, ser direcionado para os mesmos ao clicar sobre cada item enumerado abaixo.</text:p>
          </table:table-cell>
          <table:covered-table-cell table:number-columns-repeated="6"/>
          <table:table-cell table:style-name="ce1"/>
          <table:table-cell table:style-name="Default" table:number-columns-repeated="1016"/>
        </table:table-row>
        <table:table-row table:style-name="ro15">
          <table:table-cell table:style-name="ce1" table:number-columns-repeated="8"/>
          <table:table-cell table:style-name="Default" table:number-columns-repeated="1016"/>
        </table:table-row>
        <table:table-row table:style-name="ro15">
          <table:table-cell table:style-name="ce14"/>
          <table:table-cell table:style-name="ce1" table:number-columns-repeated="7"/>
          <table:table-cell table:style-name="Default" table:number-columns-repeated="1016"/>
        </table:table-row>
        <table:table-row table:style-name="ro20">
          <table:table-cell table:style-name="ce15" office:value-type="string" calcext:value-type="string" table:number-columns-spanned="7" table:number-rows-spanned="1">
            <text:p>1 Mapeamento de críticas de usuário</text:p>
          </table:table-cell>
          <table:covered-table-cell table:number-columns-repeated="6"/>
          <table:table-cell table:style-name="ce59"/>
          <table:table-cell table:style-name="Default" table:number-columns-repeated="1016"/>
        </table:table-row>
        <table:table-row table:style-name="ro15">
          <table:table-cell table:style-name="ce16"/>
          <table:table-cell table:style-name="ce48" table:number-columns-repeated="6"/>
          <table:table-cell table:style-name="ce1"/>
          <table:table-cell table:style-name="Default" table:number-columns-repeated="1016"/>
        </table:table-row>
        <table:table-row table:style-name="ro15">
          <table:table-cell/>
          <table:table-cell table:style-name="ce49" office:value-type="string" calcext:value-type="string" table:number-columns-spanned="3" table:number-rows-spanned="1">
            <text:p><text:a xlink:href="#Contribuintes.A1" xlink:type="simple">1.1 Cadastro de Contribuintes </text:a></text:p>
          </table:table-cell>
          <table:covered-table-cell table:number-columns-repeated="2"/>
          <table:table-cell table:style-name="ce56"/>
          <table:table-cell table:style-name="ce48" table:number-columns-repeated="2"/>
          <table:table-cell table:style-name="ce1"/>
          <table:table-cell table:style-name="Default" table:number-columns-repeated="1016"/>
        </table:table-row>
        <table:table-row-group>
          <table:table-row table:style-name="ro15">
            <table:table-cell table:style-name="ce16"/>
            <table:table-cell table:style-name="ce49" office:value-type="string" calcext:value-type="string" table:number-columns-spanned="3" table:number-rows-spanned="1">
              <text:p><text:a xlink:href="#'Econômicos'.A1" xlink:type="simple">1.2 Cadastro de Econômicos</text:a></text:p>
            </table:table-cell>
            <table:covered-table-cell table:number-columns-repeated="2"/>
            <table:table-cell table:style-name="ce56" table:number-columns-repeated="3"/>
            <table:table-cell table:style-name="ce48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49" office:value-type="string" calcext:value-type="string" table:number-columns-spanned="3" table:number-rows-spanned="1">
              <text:p><text:a xlink:href="#'Imóveis'.A1" xlink:type="simple">1.3 Cadastro de Imóveis</text:a></text:p>
            </table:table-cell>
            <table:covered-table-cell table:number-columns-repeated="2"/>
            <table:table-cell table:style-name="ce48" table:number-columns-repeated="4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50" office:value-type="string" calcext:value-type="string">
              <text:p><text:a xlink:href="#Parcelamento.A1" xlink:type="simple">1.4 Parcelamento</text:a></text:p>
            </table:table-cell>
            <table:table-cell table:style-name="ce53" table:number-columns-repeated="2"/>
            <table:table-cell table:style-name="ce48" table:number-columns-repeated="4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50" office:value-type="string" calcext:value-type="string">
              <text:p><text:a xlink:href="#Receitas diversas" xlink:type="simple">1.5 Receitas diversas</text:a></text:p>
            </table:table-cell>
            <table:table-cell table:style-name="ce52"/>
            <table:table-cell table:style-name="ce16"/>
            <table:table-cell table:style-name="ce48" table:number-columns-repeated="4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50" office:value-type="string" calcext:value-type="string">
              <text:p><text:a xlink:href="#Notas fiscais" xlink:type="simple">1.6 Notas fiscais</text:a></text:p>
            </table:table-cell>
            <table:table-cell table:style-name="ce52"/>
            <table:table-cell table:style-name="ce16"/>
            <table:table-cell table:style-name="ce48" table:number-columns-repeated="4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50" office:value-type="string" calcext:value-type="string">
              <text:p><text:a xlink:href="#Logradouro" xlink:type="simple">1.7 Logradouro</text:a></text:p>
            </table:table-cell>
            <table:table-cell table:style-name="ce52"/>
            <table:table-cell table:style-name="ce16"/>
            <table:table-cell table:style-name="ce48" table:number-columns-repeated="4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51" office:value-type="string" calcext:value-type="string">
              <text:p><text:a xlink:href="#Transferência de imóveis" xlink:type="simple">1.8 Transferência de imóveis</text:a></text:p>
            </table:table-cell>
            <table:table-cell table:style-name="ce52"/>
            <table:table-cell table:style-name="ce16"/>
            <table:table-cell table:style-name="ce48" table:number-columns-repeated="4"/>
            <table:table-cell table:style-name="Default" table:number-columns-repeated="1016"/>
          </table:table-row>
          <table:table-row table:style-name="ro15">
            <table:table-cell table:style-name="ce29"/>
            <table:table-cell table:style-name="ce63" office:value-type="string" calcext:value-type="string">
              <text:p><text:a xlink:href="#manutenção de dívida ativa" xlink:type="simple">1.9 Manutenção de dívida ativa</text:a></text:p>
            </table:table-cell>
            <table:table-cell table:style-name="ce63"/>
            <table:table-cell table:style-name="ce29"/>
            <table:table-cell table:style-name="ce56" table:number-columns-repeated="4"/>
          </table:table-row>
          <table:table-row table:style-name="ro15" table:number-rows-repeated="19">
            <table:table-cell table:style-name="ce16"/>
            <table:table-cell table:style-name="ce52" table:number-columns-repeated="2"/>
            <table:table-cell table:style-name="ce16"/>
            <table:table-cell table:style-name="ce48" table:number-columns-repeated="4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52" table:number-columns-repeated="2"/>
            <table:table-cell table:style-name="ce54"/>
            <table:table-cell table:style-name="ce57" table:number-columns-repeated="3"/>
            <table:table-cell table:style-name="ce48"/>
            <table:table-cell table:style-name="Default" table:number-columns-repeated="1016"/>
          </table:table-row>
          <table:table-row table:style-name="ro15" table:number-rows-repeated="3">
            <table:table-cell table:style-name="ce16"/>
            <table:table-cell table:style-name="ce52" table:number-columns-repeated="2"/>
            <table:table-cell table:style-name="ce54"/>
            <table:table-cell table:style-name="ce57"/>
            <table:table-cell table:style-name="ce48" table:number-columns-repeated="3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52" table:number-columns-repeated="2"/>
            <table:table-cell table:style-name="ce55"/>
            <table:table-cell table:style-name="ce58"/>
            <table:table-cell table:style-name="ce48"/>
            <table:table-cell table:style-name="ce58"/>
            <table:table-cell table:style-name="ce61"/>
            <table:table-cell table:style-name="Default" table:number-columns-repeated="1016"/>
          </table:table-row>
          <table:table-row table:style-name="ro15">
            <table:table-cell table:style-name="ce16"/>
            <table:table-cell table:style-name="ce52" table:number-columns-repeated="2"/>
            <table:table-cell table:style-name="ce16"/>
            <table:table-cell table:style-name="ce48" table:number-columns-repeated="4"/>
            <table:table-cell table:style-name="Default" table:number-columns-repeated="1016"/>
          </table:table-row>
          <table:table-row table:style-name="ro15" table:number-rows-repeated="12">
            <table:table-cell table:style-name="ce16"/>
            <table:table-cell table:style-name="ce52" table:number-columns-repeated="2"/>
            <table:table-cell table:style-name="ce16"/>
            <table:table-cell table:style-name="ce56" table:number-columns-repeated="3"/>
            <table:table-cell table:style-name="ce48"/>
            <table:table-cell table:style-name="Default" table:number-columns-repeated="1016"/>
          </table:table-row>
        </table:table-row-group>
        <table:table-row table:style-name="ro15" table:number-rows-repeated="9">
          <table:table-cell table:style-name="ce16" table:number-columns-repeated="2"/>
          <table:table-cell table:style-name="ce48"/>
          <table:table-cell table:style-name="ce16"/>
          <table:table-cell table:style-name="ce56" table:number-columns-repeated="3"/>
          <table:table-cell table:style-name="ce48"/>
          <table:table-cell table:style-name="Default" table:number-columns-repeated="1016"/>
        </table:table-row>
        <table:table-row table:style-name="ro15">
          <table:table-cell table:style-name="ce16" table:number-columns-repeated="2"/>
          <table:table-cell table:style-name="ce48"/>
          <table:table-cell table:style-name="ce16"/>
          <table:table-cell table:style-name="ce48" table:number-columns-repeated="4"/>
          <table:table-cell table:style-name="Default" table:number-columns-repeated="1016"/>
        </table:table-row>
        <table:table-row table:style-name="ro15">
          <table:table-cell table:style-name="ce39"/>
          <table:table-cell table:style-name="ce16" table:number-columns-repeated="2"/>
          <table:table-cell table:style-name="ce48" table:number-columns-repeated="5"/>
          <table:table-cell table:style-name="Default" table:number-columns-repeated="1016"/>
        </table:table-row>
        <table:table-row table:style-name="ro15">
          <table:table-cell table:style-name="ce40" table:number-columns-spanned="7" table:number-rows-spanned="1">
            <draw:frame table:end-cell-address="Sumário.I68" table:end-x="1.458cm" table:end-y="0.396cm" draw:z-index="0" draw:name="image3.png" draw:style-name="gr1" draw:text-style-name="P1" svg:width="28.8cm" svg:height="1.083cm" svg:x="0cm" svg:y="0cm">
              <draw:image xlink:href="Pictures/10000000000004C900000033C4DCA95F.png" xlink:type="simple" xlink:show="embed" xlink:actuate="onLoad" draw:mime-type="image/png">
                <text:p/>
              </draw:image>
            </draw:frame>
          </table:table-cell>
          <table:covered-table-cell table:number-columns-repeated="6"/>
          <table:table-cell table:style-name="ce48"/>
          <table:table-cell table:style-name="Default" table:number-columns-repeated="1016"/>
        </table:table-row>
        <table:table-row table:style-name="ro10">
          <table:table-cell table:number-columns-repeated="8"/>
          <table:table-cell table:style-name="Default" table:number-columns-repeated="1016"/>
        </table:table-row>
        <table:table-row table:style-name="ro1" table:number-rows-repeated="1048504">
          <table:table-cell table:number-columns-repeated="8"/>
          <table:table-cell table:style-name="Default" table:number-columns-repeated="1016"/>
        </table:table-row>
        <table:table-row table:style-name="ro6" table:number-rows-repeated="3">
          <table:table-cell table:number-columns-repeated="8"/>
          <table:table-cell table:style-name="Default" table:number-columns-repeated="1016"/>
        </table:table-row>
        <table:table-row table:style-name="ro6">
          <table:table-cell table:number-columns-repeated="8"/>
          <table:table-cell table:style-name="Default" table:number-columns-repeated="1016"/>
        </table:table-row>
      </table:table>
      <table:table table:name="Contribuintes" table:style-name="ta3">
        <table:table-column table:style-name="co4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6">
          <table:table-cell table:style-name="ce70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1 Cadastro de Contribuinte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3">
          <table:table-cell table:style-name="ce72" office:value-type="string" calcext:value-type="string">
            <text:p>Campo</text:p>
          </table:table-cell>
          <table:table-cell table:style-name="ce72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nomeSocialOu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nscricaoMunicipal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Pesso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Pesso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Pesso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Pesso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paisNacionalidad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paisNacionalidad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paisNacionalidade.sigla2C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paisNacionalidade.sigla3C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paisNacionalidade.sigla3D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municipioNaturalidad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municipioNaturalidad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municipioNaturalidad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naturaliz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sex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sex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sex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sex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Civi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Civi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Civi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Civi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dataNasci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dataObi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dataEmissaoRg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dataEmissaoRic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EmissaoRg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EmissaoRg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EmissaoRg.uf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EmissaoRg.codigoIBGE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EmissaoRic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EmissaoRic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EmissaoRic.uf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estadoEmissaoRic.codigoIBGE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numeroRg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numeroRic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orgaoEmissorRg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Fisica.orgaoEmissorRic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inscricaoEstadual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numeroDeRegist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dataRegistr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isentoDeInscrica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optanteDoSimplesNacion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orgaoRegi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orgaoRegi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orgaoRegi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orgaoRegi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porteEmpres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porteEmpres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porteEmpres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porteEmpres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naturezaJuridic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naturezaJuridica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naturezaJuridic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naturezaJuridica.nivel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responsa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responsavel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responsave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responsa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responsavel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responsavel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qualificacaoDoResponsa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qualificacaoDoResponsave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Juridica.qualificacaoDoResponsa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dataChegad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dataExpedic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dataValidade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numeroIdentidad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orgaoEmiss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tipoVis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tipoVis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tipoVist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Estrangeira.tipoVis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ban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ban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banc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ban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banco.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banco.sig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banco.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banco.associadoFebraban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agenciaBancaria.digi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ban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ban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banc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ban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banco.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banco.sig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banco.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banco.associadoFebraban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dataAbertu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dataEncerra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digitoVerific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numeroCont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statu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statu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statu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statu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tipoCon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tipoCont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tipoCont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sBancarias[].tipoCont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observ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[].email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emUsoNoImove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emUsoNoEconomic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aparta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bloc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cep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comple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nderecos[].quad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lo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denomin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bair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bair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bair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condomin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condomin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condomin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distri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distri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distri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logradou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logradou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logradour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logradou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lote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lote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lotea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municip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municip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municip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se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seca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secao.seca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fac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fac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fac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s[].face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afiliad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afiliad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afiliad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afiliad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afiliado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afiliado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tipoFili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tipoFili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tipoFili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tipoFili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naturezaFili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naturezaFili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naturezaFili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filiacoesDaPessoaFisica[].naturezaFili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ociosDaPessoaJuridica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ociosDaPessoaJuridica[]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ociosDaPessoaJuridica[]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tipoMoviment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tipoMoviment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tipoMoviment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tipoMoviment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movimentacoes[].nroProcess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id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dtBase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n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ex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valor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dataHo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opco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opcoe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Unidade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UnidadeImo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UnidadeImove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UnidadeImo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emValorPreenchi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 table:number-rows-repeated="1048331">
          <table:table-cell table:number-columns-repeated="1024"/>
        </table:table-row>
        <table:table-row table:style-name="ro6" table:number-rows-repeated="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Econômicos" table:style-name="ta4">
        <table:table-column table:style-name="co5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14">
          <table:table-cell table:style-name="ce71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2 Cadastro de Econômico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3">
          <table:table-cell table:style-name="ce72" office:value-type="string" calcext:value-type="string">
            <text:p>Campo</text:p>
          </table:table-cell>
          <table:table-cell table:style-name="ce72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nomeSocialOu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gimeDeCobrancaDoIs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gimeDeCobrancaDoIs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gimeDeCobrancaDoIs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gimeDeCobrancaDoIs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inscricaoImobiliaria</text:p>
          </table:table-cell>
          <table:table-cell table:style-name="ce73" office:value-type="string" calcext:value-type="string">
            <text:p>Inscrição Imobiliári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unidade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tipo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tipoImo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tipoImove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tipoImo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vel.inscricaoInc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observ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elefones[]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[].email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mail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aturezaJuridic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aturezaJuridica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aturezaJuridic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aturezaJuridica.nivel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digoDoResponsavel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omeDoResponsavel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qualificacaoDoResponsa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qualificacaoDoResponsave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qualificacaoDoResponsa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oci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ocios[]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ocios[]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ador.nroCrc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[].diaSeman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[].diaSeman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[].diaSeman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[].diaSeman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[].horaEntrad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[].horaIntrajornadaEntrad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[].horaIntrajornadaSaid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horarioDeFuncionamento.horarioPorDias[].horaSaid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ataDeInicioDaEmpres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opcaoDoSimples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hEconomico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oContribui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oContribuin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oContribuinte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oContribuint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ban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ban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banc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ban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banco.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banco.sig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banco.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banco.associadoFebraban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eEntidadeEspecia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eEntidadeEspecial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eEntidadeEspecia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id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dtBase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n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ex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valor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dataHo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opco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opcoe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Unidade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UnidadeImo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UnidadeImove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ipoUnidadeImo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mposAdicionais[].temValorPreenchi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[].tipo</text:p>
          </table:table-cell>
          <table:table-cell table:style-name="ce73" office:value-type="string" calcext:value-type="string">
            <text:p>TiposDocumentos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[]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[]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[]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[]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[].dat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ocumentos[].responsavel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cna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cna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cnae.cna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cna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cnae.nivel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atividades[]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servi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servi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servico.itemList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servic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servicos[]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orteDaEmpres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orteDaEmpres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orteDaEmpres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orteDaEmpres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emUsoNoImove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emUsoNoEconomic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aparta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bloc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ep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omple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quad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enomin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bair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bair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bair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ondomin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ondomin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ondomin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istri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istri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istri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gradou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gradou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gradour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gradou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te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te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tea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municip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municip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municip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se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seca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secao.seca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fac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fac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fac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face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 table:number-rows-repeated="1048370">
          <table:table-cell table:number-columns-repeated="1024"/>
        </table:table-row>
        <table:table-row table:style-name="ro6" table:number-rows-repeated="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Imóveis" table:style-name="ta5">
        <table:table-column table:style-name="co6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14" table:number-rows-repeated="2">
          <table:table-cell table:style-name="ce71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3 Cadastro de Imóvei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3">
          <table:table-cell table:style-name="ce74" office:value-type="string" calcext:value-type="string">
            <text:p>Campo</text:p>
          </table:table-cell>
          <table:table-cell table:style-name="ce75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unidade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nscricaoImobiliaria</text:p>
          </table:table-cell>
          <table:table-cell table:style-name="ce73" office:value-type="string" calcext:value-type="string">
            <text:p>Inscrição Imobiliári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Principa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Principal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Principa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Principa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Principal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Principal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rresponsa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rresponsavel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rresponsave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rresponsa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rresponsavel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rresponsavel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s[]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s[]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s[].nomeSocialOu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s[]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oprietarios[].percentual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Imo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Imove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Imo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glob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incipalEnglob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matricu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nscricaoAnteri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biliar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biliari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biliaria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biliari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biliaria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biliaria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mobiliaria.nroCreci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id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dtBase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n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ex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valor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dataHo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opco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opcoe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Unidade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UnidadeImo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UnidadeImove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UnidadeImo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emValorPreenchi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emUsoNoImove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emUsoNoEconomic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aparta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bloc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ep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omple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quad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enomin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bair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bair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bair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ondomin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ondomin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condomin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istri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istri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distri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gradou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gradou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gradour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gradou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te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te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lotea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municip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municip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municip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se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seca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secao.seca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fac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fac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fac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.face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Correspondenc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Correspondenci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Correspondenci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enderecoCorrespondenci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responsavelOuProprietar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responsavelOuProprietar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responsavelOuProprietari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responsavelOuProprietar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responsavelOuProprietario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responsavelOuProprietario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dataDebi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dataExclus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ban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ban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banc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ban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banco.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banco.sig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banco.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banco.associadoFebraban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agenciaBancaria.digi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ban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ban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banc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ban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banco.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banco.sig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banco.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banco.associadoFebraban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dataAbertu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dataEncerra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digitoVerific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numeroCont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statu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statu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statu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statu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tipoCon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tipoCont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tipoCont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bitoEmConta.contaBancaria.tipoCont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 table:number-rows-repeated="1048401">
          <table:table-cell table:number-columns-repeated="1024"/>
        </table:table-row>
        <table:table-row table:style-name="ro6" table:number-rows-repeated="2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Parcelamento" table:style-name="ta6">
        <table:table-column table:style-name="co7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14" table:number-rows-repeated="2">
          <table:table-cell table:style-name="ce71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4 Parcelamento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2">
          <table:table-cell table:style-name="ce74" office:value-type="string" calcext:value-type="string">
            <text:p>Campo</text:p>
          </table:table-cell>
          <table:table-cell table:style-name="ce75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pesso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aparta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bair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bair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bair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bloc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cep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comple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condomin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condomin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condomin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denomin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distri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distri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distri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logradou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logradou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logradour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logradou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lo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lote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lotea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lote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quad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municip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municip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municip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emUsoNoImove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emUsoNoEconomic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se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secao.seca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seca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fac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fac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face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fac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essoa.enderec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n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Entrad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Entrad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Entrad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Entrad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umeroParcelament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umeroProcess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tiposDivida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tiposDivida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tiposDivida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tiposDivida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tipoLanc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tipoLanca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tipoLanc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tipoLancament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plicarValorMinim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plicarValorMinim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plicarValorMinim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plicarValorMinim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vencimentoLanc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vencimentoLanca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vencimentoLanc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vencimentoLancament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valorMinimoFisic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numeroProcess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numeroOficial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numeroDiarioOficial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dataCriac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dataVigorar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dataPublicac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dataResoluc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ement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numeroResolu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cpfResponsavel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nomeResponsavel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tipoA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tipoA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tipoAto.classific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tipoAto.classific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tipoAto.classific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tipoAto.classific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tipoA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naturezaTextoJuridi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naturezaTextoJuridic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naturezaTextoJuridi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dataValidadeInicial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dataValidadeFinal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dataVencimentoInicial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dataVencimentoFinal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percentualEntrad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percentualRend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quantidadeDiasParaPrimeiroVct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quantidadeDiasVencidos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quantidadeMaximaDeParcelas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quantidadeParcelasAlternadas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quantidadeParcelasConsecutivas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possuiCreditosDeTaxasInformados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cancelarPorDias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cobrarJuros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definirValorMaximoRend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editarDataParcel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exigirEntrad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inserirTaxasManu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manterAnistiaDivid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parcelamentoGer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permitirIncentivosFiscais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permitirManutencaoLancament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permitirParcelaSemCpf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removerTaxasManu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reparcelarParcelament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revogarParcelaDescont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valorMinimoJuridic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intervaloVctoParcela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intervaloVctoParcela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intervaloVctoParcela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intervaloVctoParcela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plicacaoAcrescimo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plicacaoAcrescimo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plicacaoAcrescimo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aplicacaoAcrescimo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formulaAntecip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formulaAntecip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formulaAntecip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formulaAntecip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icoesDeParcelamento.cancelamentoLo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cancelamentoLo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cancelamentoLot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cancelamentoLote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credit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credito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creditos[]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credit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taxa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taxa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taxas[]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taxa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ndicoesDeParcel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ataHoraParcela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ataVenci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quantidadeParcelas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quantidadeParcelasOriginais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valorDeIntervaloDeVenciment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ercentualDeEntrad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valorDeEntrad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valorDaRendaFamiliar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eIntervaloDeVenci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eIntervaloDeVenci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eIntervaloDeVenci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tipoDeIntervaloDeVenciment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dataVenci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taxa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taxas[].creditoTributar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taxas[].creditoTributari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taxas[].creditoTributario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taxas[].creditoTributar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taxas[].valorTax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taxas[].taxaAutomatic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taxa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valorCorrecaoPrefixad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valorDescont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valorJuroFinanciament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valorParcel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valorReforc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valorTotalTax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dataVencimentoOriginal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numeroParcela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possuiReforc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parcela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comentari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motiv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motiv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motivo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motivo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motivo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motivo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motiv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dataHo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usuari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ancel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creditoTributar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creditoTributari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creditoTributario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creditoTributar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an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codig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contribui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contribuin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contribuinte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contribuinte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contribuinte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contribuint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ferent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tipoLanc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tipoLanca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tipoLanc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tipoLancament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Desconto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Desconto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cei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ceit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ceita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receit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codigoGuia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codigoDivida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idDivida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dividaExecutad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dividaProtestad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possuiCdaEmitid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Anistia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Anistia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Anistia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AnistiaRecei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Desconto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DescontoRecei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Recei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valorRemissaoRecei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composicao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ataVencimentoParcelaMaisAntig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DescontoTribut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Desconto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Desconto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recei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receit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receita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receit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codigoDivida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Desconto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codigoDebit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Tribut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PagoTribut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Pago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Pago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Pago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PagoDescontoTribut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PagoDesconto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PagoDesconto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PagoDesconto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SaldoTribut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Saldo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Saldo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Saldo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SaldoDescontoTribut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SaldoDescontoCorre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SaldoDescontoJur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valorSaldoDescontoMul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detalhamentoPorReceita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 table:number-rows-repeated="1048293">
          <table:table-cell table:number-columns-repeated="1024"/>
        </table:table-row>
        <table:table-row table:style-name="ro6" table:number-rows-repeated="2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Receitas diversas" table:style-name="ta6">
        <table:table-column table:style-name="co8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14">
          <table:table-cell table:style-name="ce71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5 Receitas diversa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2">
          <table:table-cell table:style-name="ce74" office:value-type="string" calcext:value-type="string">
            <text:p>Campo</text:p>
          </table:table-cell>
          <table:table-cell table:style-name="ce75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dataReceit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tipoServi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tipoServi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tipoServic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Servic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Servic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Servic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Servic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Servic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ribui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ribuint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ribuinte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ribuin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ribuinte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tribuinte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reditoTributar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reditoTributar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reditoTributari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reditoTributario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contribui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contribuint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contribuinte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contribuin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contribuinte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contribuinte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codig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ferente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umeroProcess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dataCriac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dataVenci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totalLancad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observ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quantidadeParcelas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receita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receita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receitas[].recei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receitas[].receit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receitas[].receit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receitas[].receita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s[].receitas[].valorLancad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id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dtBase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n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ex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valor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dataHo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opco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opcoe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Unidade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UnidadeImo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UnidadeImove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ipoUnidadeImo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amposAdicionais[].temValorPreenchi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 table:number-rows-repeated="51">
          <table:table-cell table:style-name="ce76"/>
          <table:table-cell table:number-columns-repeated="1023"/>
        </table:table-row>
        <table:table-row table:style-name="ro1" table:number-rows-repeated="1048434">
          <table:table-cell table:number-columns-repeated="1024"/>
        </table:table-row>
        <table:table-row table:style-name="ro6" table:number-rows-repeated="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Notas fiscais" table:style-name="ta6">
        <table:table-column table:style-name="co9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14">
          <table:table-cell table:style-name="ce71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6 Notas Fiscai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2">
          <table:table-cell table:style-name="ce74" office:value-type="string" calcext:value-type="string">
            <text:p>Campo</text:p>
          </table:table-cell>
          <table:table-cell table:style-name="ce75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numeroNota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seri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dataEmiss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situacaoNo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Not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Not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Not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est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esta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esta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est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esta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resta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ehEconomico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regimeDeCobrancaDoIs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regimeDeCobrancaDoIs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regimeDeCobrancaDoIs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regimeDeCobrancaDoIs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tipoDoContribui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tipoDoContribuin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tipoDoContribuinte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tipoDoContribuint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Prestador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om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oma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oma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om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oma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oma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ehEconomico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regimeDeCobrancaDoIs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regimeDeCobrancaDoIs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regimeDeCobrancaDoIs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regimeDeCobrancaDoIs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tipoDoContribui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tipoDoContribuin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tipoDoContribuinte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tipoDoContribuint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economicoTomador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ep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municipi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ogradour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umer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descricaoEnderec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mplement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condomini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bloc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partament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oteament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bairr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distritoTom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quere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querent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querente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queren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querente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requerente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numeroEmpenh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dataEmpenh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InssRecolhid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Cofin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Csll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Ins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InssRecolher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Irrf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Issqn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PisPasep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SestSenat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PorDependent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PorPensaoAlimentici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Liquid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TotalServico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TotalDeducoe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TotalRedu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TotalDependente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TotalNotaFiscal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liquotaCofin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liquotaCsll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liquotaPisPasep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quantidadeDependente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OutrasDeducoe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valorBaseCalculoIrrf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listaServi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listaServi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listaServico.itemList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listaServic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descricaoServic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aliquotaIbpt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aliquotaServic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valorUnitari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quant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valorRedu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ervicos[].valorServic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 table:number-rows-repeated="20">
          <table:table-cell table:style-name="ce76"/>
          <table:table-cell table:number-columns-repeated="1023"/>
        </table:table-row>
        <table:table-row table:style-name="ro1" table:number-rows-repeated="1048434">
          <table:table-cell table:number-columns-repeated="1024"/>
        </table:table-row>
        <table:table-row table:style-name="ro6" table:number-rows-repeated="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Logradouro" table:style-name="ta6">
        <table:table-column table:style-name="co9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14">
          <table:table-cell table:style-name="ce71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7 Logradouro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2">
          <table:table-cell table:style-name="ce74" office:value-type="string" calcext:value-type="string">
            <text:p>Campo</text:p>
          </table:table-cell>
          <table:table-cell table:style-name="ce75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municip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municip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municip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municipio.uf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municipio.nomeEstad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 table:number-rows-repeated="106">
          <table:table-cell table:style-name="ce73" table:number-columns-repeated="2"/>
          <table:table-cell table:number-columns-repeated="1022"/>
        </table:table-row>
        <table:table-row table:style-name="ro10" table:number-rows-repeated="20">
          <table:table-cell table:style-name="ce76"/>
          <table:table-cell table:number-columns-repeated="1023"/>
        </table:table-row>
        <table:table-row table:style-name="ro1" table:number-rows-repeated="1048434">
          <table:table-cell table:number-columns-repeated="1024"/>
        </table:table-row>
        <table:table-row table:style-name="ro6" table:number-rows-repeated="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Transferência de imóveis" table:style-name="ta6">
        <table:table-column table:style-name="co10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14">
          <table:table-cell table:style-name="ce71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8 Transferência de imóvei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2">
          <table:table-cell table:style-name="ce74" office:value-type="string" calcext:value-type="string">
            <text:p>Campo</text:p>
          </table:table-cell>
          <table:table-cell table:style-name="ce75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dataCadastr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dataTransferenci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dataVenci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ag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aga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aga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ag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aga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paga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Cobranc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Cobranc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Cobranc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tipoCobranc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tatusCertidaoITBI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tatusCertidaoITBI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tatusCertidaoITBI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tatusCertidaoITBI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lancamentoGer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an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arrematant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arrematant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arrematante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arrematante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arrematante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arrematante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motiv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motiv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motiv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motivo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motivo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motivo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motivo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ag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aga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aga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ag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aga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aga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roprietar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roprietar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roprietari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roprietar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roprietario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proprietario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tipoPesso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tipoPesso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tipoPesso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cartorio.tipoPesso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unidade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nscricaoImobiliaria</text:p>
          </table:table-cell>
          <table:table-cell table:style-name="ce73" office:value-type="string" calcext:value-type="string">
            <text:p>Inscrição Imobiliári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Principa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Principal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Principa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Principa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Principal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Principal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orresponsa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orresponsavel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orresponsavel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orresponsa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orresponsavel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orresponsavel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s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s[]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s[]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s[].nomeSocialOu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s[]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proprietarios[].percentual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tipo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tipoImo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tipoImove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tipoImo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nglob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rincipalEnglob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matricu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nscricaoAnteri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mobiliar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mobiliari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mobiliaria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mobiliari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mobiliaria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mobiliaria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imobiliaria.nroCreci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situa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situaca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situaca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situaca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id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tip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tip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tip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tip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dtBase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an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tex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valor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dataHo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tens[].imovel.camposAdicionais[].opcoes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opcoes[]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tipoUnidadeImovel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tipoUnidadeImovel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tipoUnidadeImovel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tipoUnidadeImovel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agrup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agrup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agrupament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agrupamento.cadast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agrupamento.cadast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agrupamento.cadastro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agrupamento.cadastr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agrupamento.desativ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camposAdicionais[].temValorPreenchi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emUsoNoImove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emUsoNoEconomic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aparta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bloc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cep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complemen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quad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lo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denomin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bair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bair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bair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condomin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condomin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condomin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distri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distri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distri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logradour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logradour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logradour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logradour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loteamen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loteamen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loteamen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municip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municip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municip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seca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seca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secao.seca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fac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fac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fac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.face.abreviatu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Correspondenc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Correspondenci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Correspondenci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enderecoCorrespondenci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responsavelOuProprietar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responsavelOuProprietar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responsavelOuProprietario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responsavelOuProprietar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responsavelOuProprietario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responsavelOuProprietario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dataDebi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dataExclus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ban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ban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banc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ban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banco.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banco.sig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banco.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banco.associadoFebraban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agenciaBancaria.digit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banc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banc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banc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banco.numer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banco.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banco.sigl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banco.sit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banco.associadoFebraban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dataAbertura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dataEncerrament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digitoVerificad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numeroCont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principal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status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status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status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status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tipoCont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tipoCont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tipoCont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movel.debitoEmConta.contaBancaria.tipoCont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.distrit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.distrit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.distrit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.municipio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.municipio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localidade.municipio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inscricaoIncr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observacaoArremat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enomin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taArrematac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unidadeFutura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outros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benfeitorias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financia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tipoVenda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tipoVenda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tipoVenda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tipoVenda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efinicaoPag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efinicaoPag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efinicaoPagador.valor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efinicaoPagador.descri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vlAreaConstruidaUn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vlAreaTotalTerrenoUn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vlArremataca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vlVenalBenfeitoriasUn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vlVenalConstruidoUn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vlVenalTerritorialUn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vlVenalUn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percFinanciad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percOutro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percBenfeitori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percAvis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vende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vende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vende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vende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vende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vende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percVend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qtdCompradores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vlAreaConstruidaUn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vlAreaTotalTerrenoUnidade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</text:p>
          </table:table-cell>
          <table:table-cell table:style-name="ce73" office:value-type="string" calcext:value-type="string">
            <text:p>Lista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comprador</text:p>
          </table:table-cell>
          <table:table-cell table:style-name="ce73" office:value-type="string" calcext:value-type="string">
            <text:p>Obje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comprador.id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comprador.codig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comprador.nome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comprador.nomeFantasia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comprador.cpfCnpj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percCompr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vlAreaConstruid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vlAreaTerren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vlBenfeitoria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vlDeclarad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vlFinanciado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vlItbi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vlOutros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vlVendaAVista</text:p>
          </table:table-cell>
          <table:table-cell table:style-name="ce73" office:value-type="string" calcext:value-type="string">
            <text:p>Decimal</text:p>
          </table:table-cell>
          <table:table-cell table:number-columns-repeated="1022"/>
        </table:table-row>
        <table:table-row table:style-name="ro1">
          <table:table-cell table:style-name="ce73" office:value-type="string" calcext:value-type="string">
            <text:p>itens[].dadosVenda[].dadosCompra[].transferido</text:p>
          </table:table-cell>
          <table:table-cell table:style-name="ce73" office:value-type="string" calcext:value-type="string">
            <text:p>Sim/Não</text:p>
          </table:table-cell>
          <table:table-cell table:number-columns-repeated="1022"/>
        </table:table-row>
        <table:table-row table:style-name="ro1" table:number-rows-repeated="1048264">
          <table:table-cell table:number-columns-repeated="1024"/>
        </table:table-row>
        <table:table-row table:style-name="ro6" table:number-rows-repeated="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nutenção de dívida ativa" table:style-name="ta6">
        <table:table-column table:style-name="co10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14">
          <table:table-cell table:style-name="ce71"/>
          <table:table-cell table:number-columns-repeated="1023"/>
        </table:table-row>
        <table:table-row table:style-name="ro11">
          <table:table-cell table:style-name="ce70" office:value-type="string" calcext:value-type="string" table:number-columns-spanned="6" table:number-rows-spanned="1">
            <text:p>1.9 Manutenção de dívida ativa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71"/>
          <table:table-cell table:number-columns-repeated="1023"/>
        </table:table-row>
        <table:table-row table:style-name="ro12">
          <table:table-cell table:style-name="ce74" office:value-type="string" calcext:value-type="string">
            <text:p>Campo</text:p>
          </table:table-cell>
          <table:table-cell table:style-name="ce75" office:value-type="string" calcext:value-type="string">
            <text:p>Tip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nroProcess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dhManutencao</text:p>
          </table:table-cell>
          <table:table-cell table:style-name="ce73" office:value-type="string" calcext:value-type="string">
            <text:p>Data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tiposManutencoesDividas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situacao</text:p>
          </table:table-cell>
          <table:table-cell table:style-name="ce73" office:value-type="string" calcext:value-type="string">
            <text:p>Texto</text:p>
          </table:table-cell>
          <table:table-cell table:number-columns-repeated="1022"/>
        </table:table-row>
        <table:table-row table:style-name="ro13">
          <table:table-cell table:style-name="ce73" office:value-type="string" calcext:value-type="string">
            <text:p>idAt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0">
          <table:table-cell table:style-name="ce73" office:value-type="string" calcext:value-type="string">
            <text:p>idMotivo</text:p>
          </table:table-cell>
          <table:table-cell table:style-name="ce73"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observacoes</text:p>
          </table:table-cell>
          <table:table-cell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especificacoes</text:p>
          </table:table-cell>
          <table:table-cell office:value-type="string" calcext:value-type="string">
            <text:p>Texto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qtdDividas</text:p>
          </table:table-cell>
          <table:table-cell office:value-type="string" calcext:value-type="string">
            <text:p>Número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idsDividas</text:p>
          </table:table-cell>
          <table:table-cell office:value-type="string" calcext:value-type="string">
            <text:p>Lista</text:p>
          </table:table-cell>
          <table:table-cell table:number-columns-repeated="1022"/>
        </table:table-row>
        <table:table-row table:style-name="ro1" table:number-rows-repeated="1048259">
          <table:table-cell table:number-columns-repeated="1024"/>
        </table:table-row>
        <table:table-row table:style-name="ro6" table:number-rows-repeated="302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" style:font-pitch="variable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0cm" fo:margin-left="1.3cm" fo:margin-right="1.3cm" style:print-page-order="ttb" style:first-page-number="continue" style:scale-to="65%" style:table-centering="vertical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2cm" fo:margin-left="0cm" fo:margin-right="0cm" fo:margin-top="1.647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65%" style:table-centering="vertical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15:18:53.975944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presentação_20_do_20_Manual" style:display-name="PageStyle_Apresentação do Manual" style:page-layout-name="Mpm3">
      <style:header style:display="false"/>
      <style:header-left style:display="false"/>
      <style:header-first style:display="false"/>
      <style:footer>
        <style:region-right>
          <text:p><text:span text:style-name="MT1"><text:page-number>1</text:page-number></text:span></text:p>
        </style:region-right>
      </style:footer>
      <style:footer-left style:display="false"/>
      <style:footer-first style:display="false"/>
    </style:master-page>
    <style:master-page style:name="PageStyle_5f_Sumário" style:display-name="PageStyle_Sumário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ntribuintes" style:display-name="PageStyle_Contribuinte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conômicos" style:display-name="PageStyle_Econômic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móveis" style:display-name="PageStyle_Imóvei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arcelamento" style:display-name="PageStyle_Parcelamento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date>2026-08-10T14:55:19.266395300</dc:date>
    <meta:editing-duration>PT14M4S</meta:editing-duration>
    <meta:editing-cycles>4</meta:editing-cycles>
    <meta:document-statistic meta:table-count="11" meta:cell-count="2834" meta:object-count="3"/>
  </office:meta>
</office:document-meta>
</file>